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text-underline-style="solid" style:text-underline-width="auto" style:text-underline-color="font-color" fo:font-weight="bold" style:font-weight-asian="bold" style:font-weight-complex="bold"/>
    </style:style>
    <style:style style:name="P2" style:family="paragraph" style:parent-style-name="Standard">
      <style:text-properties officeooo:rsid="00124eae" officeooo:paragraph-rsid="00124eae"/>
    </style:style>
    <style:style style:name="P3" style:family="paragraph" style:parent-style-name="Standard">
      <style:paragraph-properties fo:break-before="page"/>
    </style:style>
    <style:style style:name="T1" style:family="text">
      <style:text-properties officeooo:rsid="00124ea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a linear regulator with its own pass transistor</text:p>
      <text:p text:style-name="Standard">to start with <text:span text:style-name="T1">I went</text:span> to the website of a component distributor, <text:span text:style-name="T1">to ensure that I </text:span>select a component that can b<text:span text:style-name="T1">e bought.</text:span></text:p>
      <text:p text:style-name="Standard">eg Farnell, digikey, mouser, </text:p>
      <text:p text:style-name="Standard">the manufacturer will probably not be interested in selling us 2 or 3 components.</text:p>
      <text:p text:style-name="P2">I will be going to a distributor, but the manufacturer that I chose will be Analog Devices, as they will probably have created a model of the IC and an application circuit in Ltspice</text:p>
      <text:p text:style-name="P2"/>
      <text:p text:style-name="Standard">go down the menu structure as follows</text:p>
      <text:p text:style-name="Standard">https://uk.farnell.com/w/c/semiconductors-ics/power-management-ics-pmic/voltage-regulators/linear-voltage-regulators</text:p>
      <text:p text:style-name="Standard">then...</text:p>
      <text:p text:style-name="Standard"><text:tab/>select the manufacturer as analog devices, </text:p>
      <text:p text:style-name="Standard"><text:tab/>select devices that are in stock, and suitable for new designs.</text:p>
      <text:p text:style-name="Standard">this gives us a list of components,</text:p>
      <text:p text:style-name="Standard">select one of them that looks practical to solder to...</text:p>
      <text:p text:style-name="Standard"><text:tab/>I can't find a suitable thru hole part so I have chosen the LT317, </text:p>
      <text:p text:style-name="Standard">(I happen to know that the LM317 is a similar component which is available in thru hole <text:span text:style-name="T1">in </text:span>eg TO-220)</text:p>
      <text:p text:style-name="Standard"/>
      <text:p text:style-name="Standard">so I will use the LT317 as there is a model of it in LTspice, </text:p>
      <text:p text:style-name="Standard">but if I need to buy the component I may get the LM317 as its available in more packages including thru hole ones.</text:p>
      <text:p text:style-name="Standard"/>
      <text:p text:style-name="Standard">I go to the LT317 datasheet of the analog devices website,</text:p>
      <text:p text:style-name="Standard">(note that both the LT317 and the LM317 appear on the same datasheet and the differences are slight.)</text:p>
      <text:p text:style-name="Standard">find an application circuit on the datsheet and put it into LTspice.</text:p>
      <text:p text:style-name="Standard"/>
      <text:p text:style-name="Standard">Ua723</text:p>
      <text:p text:style-name="Standard">LM723</text:p>
      <text:p text:style-name="P3"/>
      <text:p text:style-name="Standard"/>
      <text:p text:style-name="P3">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n" fo:country="GB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en" fo:country="GB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Keith Wallbanks</meta:initial-creator>
    <meta:creation-date>2025-04-14T15:05:35.61</meta:creation-date>
    <dc:date>2025-07-25T10:00:57.449568800</dc:date>
    <meta:editing-duration>PT3H22M23S</meta:editing-duration>
    <meta:editing-cycles>5</meta:editing-cycles>
    <meta:generator>LibreOffice/25.2.5.2$Windows_X86_64 LibreOffice_project/03d19516eb2e1dd5d4ccd751a0d6f35f35e08022</meta:generator>
    <meta:document-statistic meta:table-count="0" meta:image-count="0" meta:object-count="0" meta:page-count="3" meta:paragraph-count="22" meta:word-count="242" meta:character-count="1399" meta:non-whitespace-character-count="1172"/>
  </office:meta>
</office:document-meta>
</file>