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text-align="center" style:justify-single-word="false"/>
      <style:text-properties fo:font-size="16pt" style:text-underline-style="solid" style:text-underline-width="auto" style:text-underline-color="font-color" fo:font-weight="bold" style:font-size-asian="16pt" style:font-weight-asian="bold" style:font-size-complex="16pt" style:font-weight-complex="bold"/>
    </style:style>
    <style:style style:name="T1" style:family="text">
      <style:text-properties officeooo:rsid="001ea06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text:span text:style-name="T1">A</text:span> general discussion of input stages, PFC, harmonics and EMI.</text:p>
      <text:p text:style-name="Standard"/>
      <text:p text:style-name="Standard"><text:s/>I am using the term power factor correction (PFC) here, so the first question is what is the power factor, to answer this I start off by asking another question.</text:p>
      <text:p text:style-name="Standard"><text:s/>When you draw a given current from a sinusiodal Voltage source, what is the power that I am taking from the voltage source, ?</text:p>
      <text:p text:style-name="Standard"><text:s/>The answer is that the power taken from the voltage source varies depending on the waveshape of the current drawn, the power factor allows for this variation.</text:p>
      <text:p text:style-name="Standard"><text:s/>we put this in a mathematical form by saying...... the power drawn from the supply = V x I x (power factor),</text:p>
      <text:p text:style-name="Standard"><text:s/>where V and I are the rms values of the voltage and current.</text:p>
      <text:p text:style-name="Standard"><text:s/>the power factor is defined as being 1 when the input current is a perfect sinusoid at the same freq and in phase with the input voltage.</text:p>
      <text:p text:style-name="Standard"><text:s/>so if the input current is anything other than a sinusoid at the same freq and in phase with the input voltage then the power factor will not be one, normally it will be less than one.</text:p>
      <text:p text:style-name="Standard"><text:s/></text:p>
      <text:p text:style-name="Standard"><text:s/>The normal things that affect the power factor to make it less than one are </text:p>
      <text:p text:style-name="Standard"><text:s/>firstly the input current not being in phase with the input voltage,</text:p>
      <text:p text:style-name="Standard"><text:s/>eg. an electic motor (which is largely inductive) being attached to the mains.</text:p>
      <text:p text:style-name="Standard"><text:s/>secondly the input current having significant harmonics of the input AC voltage frequency,</text:p>
      <text:p text:style-name="Standard"><text:s/>eg. the input stage consists of diodes charging a capacitor, this causes a spike of current at the peak of the input voltage sine wave, and hence many harmonics, and it affects the power factor.</text:p>
      <text:p text:style-name="Standard"/>
      <text:p text:style-name="Standard"><text:s/></text:p>
      <text:p text:style-name="Standard"><text:s/>For electronic equipment marketed for sale in the UK these issues have been fixed by using some form of power factor correction</text:p>
      <text:p text:style-name="Standard">Power factor correction (PFC) is a first stage for a piece of electronic equipment attached to the AC mains, it makes the input current waveform follow the AC voltage waveform.</text:p>
      <text:p text:style-name="Standard">It makes life easier for those who are supplying the electricity, as input currents which don't follow the input voltage waveform tend to distort the input voltage waveform. </text:p>
      <text:p text:style-name="Standard">In fact in the UK if you want to market a piece of equipment which will be attached to the mains, then you have to be able to show that the current supply waveform will follow the Voltage supply waveform. Its a legal requirement.</text:p>
      <text:p text:style-name="Standard">Even if you are designing a piece of equipment that runs off an Ac power supply other than the mains you will still likely be given some sort of PFC requirement.</text:p>
      <text:p text:style-name="Standard"><text:s text:c="2"/></text:p>
      <text:p text:style-name="Standard">I now discuss <text:s/>in a bit more detail, the affects that these input stages are designed to fix, </text:p>
      <text:p text:style-name="Standard">I start by dividing the problems into four seperate categories. these are phase, harmonics, switching frequency, and EMI.</text:p>
      <text:p text:style-name="Standard"><text:s/></text:p>
      <text:p text:style-name="Standard">Phase </text:p>
      <text:p text:style-name="Standard">if the input current waveform was a 50hz sine wave just like the mains voltage and is in phase with the mains voltage you would have a power factor of 1.</text:p>
      <text:p text:style-name="Standard">if the input current is out of phase with the input voltage by an angle phi, then you still take the same current but the power you take has reduced by cos phi. </text:p>
      <text:p text:style-name="Standard"/>
      <text:p text:style-name="Standard">harmonics</text:p>
      <text:p text:style-name="Standard">In the same way as there is a requirement for the power factor, there is generally a requirement for the maximum level of harmonic currents drawn. <text:s/></text:p>
      <text:p text:style-name="Standard">If the waveshape is not sinusiodal than the waveshape will generally be described as the fundamental which will be at the supply voltage freq., and harmonics of this freq., </text:p>
      <text:p text:style-name="Standard"/>
      <text:p text:style-name="Standard"><text:soft-page-break/>switching frequency</text:p>
      <text:p text:style-name="Standard">the input stage is generally an SMPS, which causes input currents at its switching frequency, these have to be reduced to an acceptable level, typically using filtering and layout.</text:p>
      <text:p text:style-name="Standard">Higher frequencies, and EMI.</text:p>
      <text:p text:style-name="Standard">an SMPS doesnt only cause input currents at its switching frequency but also at harmonics of its switching frequency, and at other typically higher frequencies not related to the switching frequency but related to the speed of switching edges, again these have to be reduced using filtering and layout.</text:p>
      <text:p text:style-name="Standard"/>
      <text:p text:style-name="Standard">how the Input circuit deals with these issues. </text:p>
      <text:p text:style-name="Standard">the pfc circuit generally comprises an SMPS (often the boost topology) designed to fix the above phase and harmonics issues, an example of such a circuit is given below.</text:p>
      <text:p text:style-name="Standard">the switching frequency ripple and EMI currents are generally fixed by passive filters, these may be on the input side of the PFC SMPS, but may also be required elsewhere.</text:p>
      <text:p text:style-name="Standard"/>
      <text:p text:style-name="Standard"/>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GB"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5-13T12:20:13.442664800</meta:creation-date>
    <dc:date>2026-05-13T12:27:59.739490600</dc:date>
    <meta:editing-duration>PT7M47S</meta:editing-duration>
    <meta:editing-cycles>2</meta:editing-cycles>
    <meta:generator>LibreOffice/25.8.6.2$Windows_X86_64 LibreOffice_project/b4b39682cd9868fa725bc664aff94278d315bd04</meta:generator>
    <meta:document-statistic meta:table-count="0" meta:image-count="0" meta:object-count="0" meta:page-count="2" meta:paragraph-count="37" meta:word-count="741" meta:character-count="4167" meta:non-whitespace-character-count="3430"/>
  </office:meta>
</office:document-meta>
</file>