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style:text-underline-style="solid" style:text-underline-width="auto" style:text-underline-color="font-color" fo:font-weight="bold" officeooo:rsid="0002ccdc" officeooo:paragraph-rsid="0002ccdc" style:font-weight-asian="bold" style:font-weight-complex="bold"/>
    </style:style>
    <style:style style:name="P2" style:family="paragraph" style:parent-style-name="Standard">
      <style:text-properties officeooo:rsid="0002ccdc" officeooo:paragraph-rsid="0002ccdc"/>
    </style:style>
    <style:style style:name="P3" style:family="paragraph" style:parent-style-name="Standard">
      <style:text-properties style:text-underline-style="solid" style:text-underline-width="auto" style:text-underline-color="font-color" fo:font-weight="bold" style:font-weight-asian="bold" style:font-weight-complex="bold"/>
    </style:style>
    <style:style style:name="T1" style:family="text">
      <style:text-properties officeooo:rsid="0002ccd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The Basic Flyback SMPS topology.</text:p>
      <text:p text:style-name="P2">This text is designed to be read with the accompanying LTspice circuit diagram.</text:p>
      <text:p text:style-name="Standard"/>
      <text:p text:style-name="Standard"><text:span text:style-name="T1">N</text:span>ote that in order to keep things simple in the analysis of the circuit I have ignored the </text:p>
      <text:p text:style-name="Standard">FET voltage drop and the diode drop.</text:p>
      <text:p text:style-name="Standard">the circuit analysis here assumes continuous inductor current.</text:p>
      <text:p text:style-name="Standard"/>
      <text:p text:style-name="P3">A couple of definitions, duty cycle, time period, and Vout/Vin.</text:p>
      <text:p text:style-name="Standard">to start with I have to define a couple of things</text:p>
      <text:p text:style-name="Standard">T is the length of time that a cycle lasts for, its the time that the FET is on plus the time that the FET is off.</text:p>
      <text:p text:style-name="Standard">after this time the circuit starts the next cycle.. and then the next cycle.... etc. </text:p>
      <text:p text:style-name="Standard">D the duty ratio, this is the proportion of the cycle that the power Fet (M1) is turned on for.</text:p>
      <text:p text:style-name="Standard"><text:s/></text:p>
      <text:p text:style-name="Standard">what is the value of (Vout/Vin), the first thing is that the flyback inverts the voltage polarity,</text:p>
      <text:p text:style-name="Standard">so if Vin is positive Vout is negative.</text:p>
      <text:p text:style-name="Standard">then the actual value of (Vout/Vin) is defined in terms of the Duty ratio,</text:p>
      <text:p text:style-name="Standard">start with the above statement that the average voltage across the inductor is zero.... or </text:p>
      <text:p text:style-name="Standard">Vin x D = Vout x (1-D).... hence</text:p>
      <text:p text:style-name="Standard">(Vou/Vin)= D/ (1-D)</text:p>
      <text:p text:style-name="Standard"/>
      <text:p text:style-name="P3">Discontinuous inductor current</text:p>
      <text:p text:style-name="Standard">If the circuit has a properly designed control loop this will vary D to compensate </text:p>
      <text:p text:style-name="Standard">for this and you might not notice it happening.</text:p>
      <text:p text:style-name="Standard">This occurs if the load current is less than half of the inductor ripple current.</text:p>
      <text:p text:style-name="Standard">what happens is that the inductor current decays to zero before the end of the cycle.</text:p>
      <text:p text:style-name="Standard">you can make this happen by increasing the resistor value of R_Load.</text:p>
      <text:p text:style-name="Standard">In this circumstance the equation ..</text:p>
      <text:p text:style-name="Standard">(Vout / Vin) = D/ (1-D) no longer holds,</text:p>
      <text:p text:style-name="Standard">as now the diode does not conduct for (1-D), it conducts for less time than this.</text:p>
      <text:p text:style-name="Standard">If the circuit uses synchronous rectification (replacing the diode with a FET) </text:p>
      <text:p text:style-name="Standard">this will stop discontinuous from happening</text:p>
      <text:p text:style-name="Standard">as synchronous rectification allows the inductor current to go negative.</text:p>
      <text:p text:style-name="Standard">of course you then have to supply a drive waveform for the FET.</text:p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GB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GB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4-30T13:27:51.406215100</meta:creation-date>
    <meta:generator>LibreOffice/25.8.5.2$Windows_X86_64 LibreOffice_project/9c8b85f387cc00a89945a79c9e6239f32e450ac2</meta:generator>
    <dc:date>2026-04-30T13:34:43.391828500</dc:date>
    <meta:editing-duration>PT6M51S</meta:editing-duration>
    <meta:editing-cycles>2</meta:editing-cycles>
    <meta:document-statistic meta:table-count="0" meta:image-count="0" meta:object-count="0" meta:page-count="1" meta:paragraph-count="30" meta:word-count="341" meta:character-count="1868" meta:non-whitespace-character-count="1550"/>
  </office:meta>
</office:document-meta>
</file>