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style:text-underline-style="solid" style:text-underline-width="auto" style:text-underline-color="font-color" fo:font-weight="bold" officeooo:rsid="000ae834" officeooo:paragraph-rsid="000ae834" style:font-size-asian="14pt" style:font-weight-asian="bold" style:font-size-complex="14pt" style:font-weight-complex="bold"/>
    </style:style>
    <style:style style:name="P2" style:family="paragraph" style:parent-style-name="Standard">
      <style:text-properties officeooo:rsid="000ae834" officeooo:paragraph-rsid="000ae834"/>
    </style:style>
    <style:style style:name="P3" style:family="paragraph" style:parent-style-name="Standard">
      <style:text-properties style:text-underline-style="solid" style:text-underline-width="auto" style:text-underline-color="font-color" fo:font-weight="bold" officeooo:rsid="000ae834" officeooo:paragraph-rsid="000ae834" style:font-weight-asian="bold" style:font-weight-complex="bold"/>
    </style:style>
    <style:style style:name="P4" style:family="paragraph" style:parent-style-name="Standard">
      <style:text-properties style:text-underline-style="solid" style:text-underline-width="auto" style:text-underline-color="font-color" fo:font-weight="bold" officeooo:rsid="000bbbc4" officeooo:paragraph-rsid="000bbbc4" style:font-weight-asian="bold" style:font-weight-complex="bold"/>
    </style:style>
    <style:style style:name="P5" style:family="paragraph" style:parent-style-name="Standard">
      <style:text-properties officeooo:rsid="000ae834" officeooo:paragraph-rsid="000c7fc1"/>
    </style:style>
    <style:style style:name="P6" style:family="paragraph" style:parent-style-name="Standard">
      <style:text-properties officeooo:rsid="000c7fc1" officeooo:paragraph-rsid="000c7fc1"/>
    </style:style>
    <style:style style:name="P7" style:family="paragraph" style:parent-style-name="Standard">
      <style:text-properties officeooo:rsid="000bbbc4" officeooo:paragraph-rsid="000f40e3"/>
    </style:style>
    <style:style style:name="T1" style:family="text">
      <style:text-properties officeooo:rsid="0012f8d5"/>
    </style:style>
    <style:style style:name="T2" style:family="text">
      <style:text-properties officeooo:rsid="000bbbc4"/>
    </style:style>
    <style:style style:name="T3" style:family="text">
      <style:text-properties officeooo:rsid="000f40e3"/>
    </style:style>
    <style:style style:name="T4" style:family="text">
      <style:text-properties officeooo:rsid="000c7fc1"/>
    </style:style>
    <style:style style:name="T5" style:family="text">
      <style:text-properties officeooo:rsid="000e686c"/>
    </style:style>
    <style:style style:name="T6" style:family="text">
      <style:text-properties officeooo:rsid="000ae83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<text:span text:style-name="T1">T</text:span>he buck topology, further circuit descriptions</text:p>
      <text:p text:style-name="P2"/>
      <text:p text:style-name="P3">A couple of definitions, duty cycle, and time period (or cycle time).</text:p>
      <text:p text:style-name="P2">To start with I have to define a couple of things</text:p>
      <text:p text:style-name="P2">T is the length of time that a cycle lasts for, its the time that the FET is on plus the time that the FET is off.</text:p>
      <text:p text:style-name="P2">after this time <text:span text:style-name="T2">the circuit</text:span> starts the next cycle.. and then the next cycle.... etc. </text:p>
      <text:p text:style-name="P2">D the duty ratio, this is the proportion of the cycle that the power Fet (M1) is turned on for.</text:p>
      <text:p text:style-name="P2">(Vout/Vin) this is defined in terms of the Duty ratio, and for the buck its really quite simple, (Vout/Vin) = D,</text:p>
      <text:p text:style-name="P2">or Vout = Vin x D, <text:s/></text:p>
      <text:p text:style-name="P2">note that in order to keep things simple I have ignored the diode drop and other circuit losses in the formula for Vout/Vin.</text:p>
      <text:p text:style-name="P2">for a good SMPS power supply these losses should be low eg. 5% or less.</text:p>
      <text:p text:style-name="P2"/>
      <text:p text:style-name="P3">Description of the buck</text:p>
      <text:p text:style-name="P2">To see whats happening here start by looking at the voltage waveform <text:span text:style-name="T2">at circuit net </text:span>"V_<text:span text:style-name="T2">diode</text:span>",</text:p>
      <text:p text:style-name="P2">if you ignore the voltage drop in the diode and the FET, then its Vin while the FET is on and 0<text:span text:style-name="T2">V</text:span> while the FET is off </text:p>
      <text:p text:style-name="P2"><text:span text:style-name="T2">Remembering</text:span> the above "a couple of definitions" explain<text:span text:style-name="T2">ing</text:span> D and T.</text:p>
      <text:p text:style-name="P2"><text:span text:style-name="T2">Y</text:span>ou can see that the FE<text:span text:style-name="T2">T</text:span> is on for time DxT, then off for time (1-D)xT.</text:p>
      <text:p text:style-name="P2"><text:span text:style-name="T2">I</text:span>f you take the average of th<text:span text:style-name="T2">ese (just like the LC output filter does)</text:span> then you get a voltage which is D x Vin.</text:p>
      <text:p text:style-name="P2">so for the buck we can say that Vout/Vin (the transfer ratio) = D (the duty ratio).</text:p>
      <text:p text:style-name="P2"/>
      <text:p text:style-name="P4">Discontinuous inductor current.</text:p>
      <text:p text:style-name="P5"><text:span text:style-name="T3">T</text:span>h<text:span text:style-name="T2">e above</text:span> calculation of Vout/vin only works if the inductor <text:span text:style-name="T4">current is continuous.</text:span></text:p>
      <text:p text:style-name="P6"><text:span text:style-name="T3">I</text:span>f the load current is less than half of the inductor ripple current then the inductor current will go discontinuous. <text:s/>The diode stops conducting before the FET is turned back on, <text:span text:style-name="T3">so the voltage at circuit node “V_diode” is no longer clearly defined, </text:span>and <text:span text:style-name="T3">hence</text:span> the formula for the output voltage at a given Duty cycle (D) has changed.</text:p>
      <text:p text:style-name="P6"/>
      <text:p text:style-name="P7"><text:span text:style-name="T4">However</text:span> if you replace the diode with a FET (called synchronous rectifica<text:span text:style-name="T5">t</text:span>ion) then the inductor current does not go discontinuous it goes negative instead, so this issue of discontinuous inductor current disapp<text:span text:style-name="T5">e</text:span>ars. <text:span text:style-name="T3">However </text:span><text:span text:style-name="T6">you will of course have to supply a drive waveform for the synchronous rectification FET.</text:span></text:p>
      <text:p text:style-name="P5"><text:span text:style-name="T4">A </text:span>voltage feedback control loop <text:span text:style-name="T4">will adjust the duty cycle to</text:span> control the output voltage <text:span text:style-name="T4">however this can result in transients on the output voltage, while the control loop responds to the changed output </text:span><text:span text:style-name="T3">V</text:span><text:span text:style-name="T4">oltage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30T14:31:11.710305100</meta:creation-date>
    <dc:date>2026-04-30T16:07:51.457203000</dc:date>
    <meta:editing-duration>PT26M18S</meta:editing-duration>
    <meta:editing-cycles>5</meta:editing-cycles>
    <meta:generator>LibreOffice/25.8.5.2$Windows_X86_64 LibreOffice_project/9c8b85f387cc00a89945a79c9e6239f32e450ac2</meta:generator>
    <meta:document-statistic meta:table-count="0" meta:image-count="0" meta:object-count="0" meta:page-count="1" meta:paragraph-count="22" meta:word-count="429" meta:character-count="2328" meta:non-whitespace-character-count="1915"/>
  </office:meta>
</office:document-meta>
</file>